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5104in" fo:margin-left="0.0049in" fo:margin-right="0.0153in" table:align="margins" style:writing-mode="lr-tb"/>
    </style:style>
    <style:style style:name="Table2.A" style:family="table-column">
      <style:table-column-properties style:column-width="2.9271in" style:rel-column-width="29464*"/>
    </style:style>
    <style:style style:name="Table2.B" style:family="table-column">
      <style:table-column-properties style:column-width="1.4153in" style:rel-column-width="14246*"/>
    </style:style>
    <style:style style:name="Table2.C" style:family="table-column">
      <style:table-column-properties style:column-width="2.1681in" style:rel-column-width="21825*"/>
    </style:style>
    <style:style style:name="Table2.1" style:family="table-row">
      <style:table-row-properties style:min-row-height="0.375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min-row-height="3.5833in" style:keep-together="true" fo:keep-together="auto"/>
    </style:style>
    <style:style style:name="Table2.A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P1" style:family="paragraph" style:parent-style-name="Standard">
      <style:paragraph-properties fo:margin-top="0in" fo:margin-bottom="0in" fo:line-height="100%"/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 style:font-size-complex="9pt"/>
    </style:style>
    <style:style style:name="P2" style:family="paragraph" style:parent-style-name="Standard">
      <style:paragraph-properties fo:margin-top="0in" fo:margin-bottom="0in" fo:line-height="100%"/>
      <style:text-properties style:font-name="Arial" fo:font-size="9pt" style:text-underline-style="solid" style:text-underline-width="auto" style:text-underline-color="font-color" fo:font-weight="bold" style:font-size-asian="9pt" style:font-weight-asian="bold" style:font-name-complex="Arial2" style:font-size-complex="9pt" style:font-weight-complex="bold"/>
    </style:style>
    <style:style style:name="P3" style:family="paragraph" style:parent-style-name="Standard">
      <style:paragraph-properties fo:margin-top="0in" fo:margin-bottom="0in" fo:line-height="100%"/>
      <style:text-properties style:font-name="Arial" fo:font-size="9pt" fo:font-style="italic" fo:font-weight="bold" style:font-size-asian="9pt" style:font-style-asian="italic" style:font-weight-asian="bold" style:font-name-complex="Arial2" style:font-size-complex="9pt" style:font-style-complex="italic"/>
    </style:style>
    <style:style style:name="P4" style:family="paragraph" style:parent-style-name="Standard">
      <style:paragraph-properties fo:margin-top="0in" fo:margin-bottom="0in" fo:line-height="100%"/>
      <style:text-properties style:font-name="Arial" fo:font-size="9pt" style:text-underline-style="none" fo:font-weight="bold" style:font-size-asian="9pt" style:font-weight-asian="bold" style:font-name-complex="Arial2" style:font-size-complex="9pt" style:font-weight-complex="bold"/>
    </style:style>
    <style:style style:name="P5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 style:font-weight-complex="bold"/>
    </style:style>
    <style:style style:name="P6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size-complex="9pt" style:font-weight-complex="bold"/>
    </style:style>
    <style:style style:name="P7" style:family="paragraph" style:parent-style-name="Standard">
      <style:paragraph-properties fo:margin-top="0in" fo:margin-bottom="0in" fo:line-height="100%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10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" fo:font-size="9pt" style:font-size-asian="9pt" style:language-asian="en" style:country-asian="MY" style:font-name-complex="Arial2" style:font-size-complex="9pt"/>
    </style:style>
    <style:style style:name="P11" style:family="paragraph" style:parent-style-name="Default_20_Text">
      <style:paragraph-properties fo:margin-top="0in" fo:margin-bottom="0in" fo:line-height="100%" fo:text-align="center" style:justify-single-word="false"/>
      <style:text-properties style:font-name="Arial" fo:font-size="9pt" style:font-size-asian="9pt" style:font-name-complex="Arial2" style:font-size-complex="9pt"/>
    </style:style>
    <style:style style:name="P12" style:family="paragraph" style:parent-style-name="Default_20_Text">
      <style:paragraph-properties fo:margin-top="0in" fo:margin-bottom="0in" fo:line-height="100%" fo:text-align="center" style:justify-single-word="false"/>
      <style:text-properties style:font-name="Arial" fo:font-size="9pt" fo:font-weight="bold" style:font-size-asian="9pt" style:font-weight-asian="bold" style:font-name-complex="Arial2" style:font-size-complex="9pt"/>
    </style:style>
    <style:style style:name="P13" style:family="paragraph" style:parent-style-name="Default_20_Text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 style:font-weight-complex="bold"/>
    </style:style>
    <style:style style:name="P14" style:family="paragraph" style:parent-style-name="Standard">
      <style:text-properties style:font-name="Arial" fo:font-size="9pt" style:font-size-asian="9pt" style:font-size-complex="9pt"/>
    </style:style>
    <style:style style:name="P15" style:family="paragraph" style:parent-style-name="Default_20_Text">
      <style:paragraph-properties fo:text-align="center" style:justify-single-word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16" style:family="paragraph" style:parent-style-name="Default_20_Text">
      <style:text-properties style:font-name="Arial" fo:font-size="9pt" fo:language="en" fo:country="US" style:font-size-asian="9pt" style:font-size-complex="9pt"/>
    </style:style>
    <style:style style:name="P17" style:family="paragraph" style:parent-style-name="Default_20_Text">
      <style:paragraph-properties fo:text-align="end" style:justify-single-word="false"/>
    </style:style>
    <style:style style:name="P18" style:family="paragraph" style:parent-style-name="Default_20_Text">
      <style:paragraph-properties fo:margin-left="0.2957in" fo:margin-right="0in" fo:text-align="justify" style:justify-single-word="false" fo:text-indent="-0.4209in" style:auto-text-indent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19" style:family="paragraph" style:parent-style-name="Default_20_Text">
      <style:paragraph-properties fo:margin-left="0in" fo:margin-right="0in" fo:text-align="justify" style:justify-single-word="false" fo:text-indent="0in" style:auto-text-indent="false"/>
      <style:text-properties style:font-name="Arial" fo:font-size="9pt" fo:language="fi" fo:country="FI" fo:font-weight="bold" style:font-size-asian="9pt" style:font-weight-asian="bold" style:font-name-complex="Arial2" style:font-size-complex="9pt" style:font-weight-complex="bold"/>
    </style:style>
    <style:style style:name="P20" style:family="paragraph" style:parent-style-name="Default_20_Text">
      <style:paragraph-properties fo:margin-left="0in" fo:margin-right="0in" fo:text-align="justify" style:justify-single-word="false" fo:text-indent="0in" style:auto-text-indent="false"/>
      <style:text-properties style:font-name="Arial" fo:font-size="9pt" style:font-size-asian="9pt" style:font-size-complex="9pt"/>
    </style:style>
    <style:style style:name="P21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2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2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24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25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26" style:family="paragraph" style:parent-style-name="Standard">
      <style:paragraph-properties fo:margin-left="0in" fo:margin-right="-0.002in" fo:margin-top="0in" fo:margin-bottom="0in" fo:line-height="100%" fo:text-align="start" style:justify-single-word="false" fo:text-indent="0in" style:auto-text-indent="false"/>
      <style:text-properties style:font-name="Arial" fo:font-size="9pt" fo:language="ms" fo:country="MY" fo:font-weight="normal" style:letter-kerning="true" style:font-name-asian="Times New Roman1" style:font-size-asian="9pt" style:language-asian="ms" style:country-asian="MY" style:font-weight-asian="normal" style:font-name-complex="Arial2" style:font-size-complex="9pt" style:font-weight-complex="normal"/>
    </style:style>
    <style:style style:name="P27" style:family="paragraph" style:parent-style-name="Default_20_Text" style:list-style-name="WWNum3">
      <style:paragraph-properties fo:text-align="justify" style:justify-single-word="false"/>
      <style:text-properties style:font-name="Arial" fo:font-size="9pt" style:font-size-asian="9pt" style:font-size-complex="9pt"/>
    </style:style>
    <style:style style:name="P28" style:family="paragraph" style:parent-style-name="Default_20_Text" style:list-style-name="WWNum3">
      <style:paragraph-properties fo:text-align="justify" style:justify-single-word="false"/>
      <style:text-properties style:font-name="Arial" fo:font-size="9pt" fo:language="fi" fo:country="FI" style:font-size-asian="9pt" style:font-name-complex="Arial2" style:font-size-complex="9pt" style:font-weight-complex="bold"/>
    </style:style>
    <style:style style:name="T1" style:family="text">
      <style:text-properties fo:language="fi" fo:country="FI" style:font-name-complex="Arial2" style:font-weight-complex="bold"/>
    </style:style>
    <style:style style:name="T2" style:family="text">
      <style:text-properties fo:language="fi" fo:country="FI" fo:font-weight="bold" style:font-weight-asian="bold" style:font-name-complex="Arial2" style:font-weight-complex="bold"/>
    </style:style>
    <style:style style:name="T3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4" style:family="text">
      <style:text-properties style:text-underline-style="solid" style:text-underline-width="auto" style:text-underline-color="font-color" style:font-name-complex="Arial2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language="ms" fo:country="MY" style:language-asian="ms" style:country-asian="MY"/>
    </style:style>
    <style:style style:name="T9" style:family="text">
      <style:text-properties style:font-name-complex="Arial2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7"><draw:frame draw:style-name="fr1" draw:name="graphics1" text:anchor-type="char" svg:x="0.0618in" svg:y="-0.2925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21"/>
            <text:p text:style-name="P22"><text:s text:c="9"/>KENYATAAN <text:s/>SEBUT HARGA</text:p>
            <text:p text:style-name="P22"><text:s text:c="5"/>PERPUSTAKAAN NEGERI SABAH</text:p>
            <text:p text:style-name="P24"><text:s text:c="11"/></text:p>
          </table:table-cell>
          <table:table-cell table:style-name="Table1.A1" office:value-type="string">
            <text:p text:style-name="P23"><draw:frame draw:style-name="fr1" draw:name="1" text:anchor-type="char" svg:x="-0.2283in" svg:y="-0.398in" svg:width="1.8173in" svg:height="1.5965in" draw:z-index="1"><draw:image xlink:href="Pictures/2000000600001A53000012EA23485CD1.wmf" xlink:type="simple" xlink:show="embed" xlink:actuate="onLoad"/></draw:frame> <text:s text:c="19"/></text:p>
          </table:table-cell>
          <table:table-cell table:style-name="Table1.A1" office:value-type="string">
            <text:p text:style-name="P8"/>
            <text:p text:style-name="P9"/>
            <text:p text:style-name="P9"/>
            <text:p text:style-name="P9"/>
            <text:p text:style-name="P25"/>
            <text:p text:style-name="P9"/>
            <text:p text:style-name="P9"/>
          </table:table-cell>
        </table:table-row>
      </table:table>
      <text:p text:style-name="P10">Tawaran adalah dipelawa daripada syarikat yang berpengalaman dan mempunyai<text:span text:style-name="T5"> </text:span><text:span text:style-name="T7">Sijil Pendaftaran PUKONSA</text:span> yang berkaitan untuk membuat tawaran sebut harga seperti berikut:-</text:p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2">Tajuk Kerja</text:p>
          </table:table-cell>
          <table:table-cell table:style-name="Table2.A1" office:value-type="string">
            <text:p text:style-name="P12">Syarat Pendaftaran &amp; Kod Bidang</text:p>
          </table:table-cell>
          <table:table-cell table:style-name="Table2.A1" office:value-type="string">
            <text:p text:style-name="P12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16"/>
            <text:p text:style-name="P14">Cadangan bagi Perkhidmatan Sewaan Enam (6) Unit Mesin Penyalin untuk Perpustakaan Negeri Sabah - PNSC Zon Wilayah Sandakan, PNSC Zon Wilayah Tawau dan Zon Pantai Barat Utara <text:s text:c="47"/>Ruj. Sebut Harga : PNS[S]300-1/3/17 <text:s text:c="32"/>No Sebut Harga <text:s text:c="2"/>: PNS 92/2026</text:p>
            <text:p text:style-name="P14">Cadangan bagi Perkhidmatan Sewaan Enam (6) Unit Mesin Penyalin untuk Perpustakaan Negeri Sabah <text:s/>Ibu Pejabat, PNSC Papar dan Zon PNSC Pendalaman Atas <text:s text:c="45"/>Ruj. Sebut Harga : PNS[S]300-1/3/17 <text:s text:c="32"/>No Sebut Harga <text:s text:c="2"/>: PNS 93/2026</text:p>
            <text:p text:style-name="P14"><text:span text:style-name="T8">Cadangan <text:s/>Bagi Kerja-Kerja Perkhidmatan Kawalan Serangga Perosak untuk Perpustakaan Negeri Sabah Tahun 2027 <text:s text:c="32"/></text:span>Rujukan Sebut Harga: PNS 200-2/1/15 <text:s text:c="22"/>No. Sebut Harga: PNS 94/2026</text:p>
            <text:p text:style-name="P26"/>
          </table:table-cell>
          <table:table-cell table:style-name="Table2.A2" office:value-type="string">
            <text:p text:style-name="P11"/>
            <text:p text:style-name="P11">220209</text:p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>220209 </text:p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>220301</text:p>
          </table:table-cell>
          <table:table-cell table:style-name="Table2.A2" office:value-type="string">
            <text:p text:style-name="P1"/>
            <text:p text:style-name="P2">Tempat :</text:p>
            <text:p text:style-name="P5">Aras 7, Pusat Pembayaran Setempat,</text:p>
            <text:p text:style-name="P5">Ibu Pejabat, Perpustakaan Negeri Sabah, Jalan Tasik off Jalan Maktab Gaya, 88300 Kota Kinabalu</text:p>
            <text:p text:style-name="P5">(Tel: 088 – 231623/214828)</text:p>
            <text:p text:style-name="P5"/>
            <text:p text:style-name="P6"><text:span text:style-name="T4">Tempoh Dijual</text:span><text:span text:style-name="T9">:</text:span></text:p>
            <text:p text:style-name="P5">11 Ogos 2026 (Selasa) hingga </text:p>
            <text:p text:style-name="P5">24 Ogos 2026 (Isnin) pada waktu pejabat.</text:p>
            <text:p text:style-name="P13"/>
            <text:p text:style-name="P6"><text:span text:style-name="T4">Harga Dokumen</text:span><text:span text:style-name="T9">:</text:span></text:p>
            <text:p text:style-name="P5">- RM 25.00 (Resit <text:s/>Am dikeluarkan oleh Bahagian Akaun, Ibu Pejabat, Perpustakaan Negeri Sabah).</text:p>
            <text:p text:style-name="P4"><text:span text:style-name="T6">-Pembayaran boleh dibuat secara atas talian (online transfer</text:span><text:span text:style-name="T6">)</text:span></text:p>
            <text:p text:style-name="P3"/>
          </table:table-cell>
        </table:table-row>
      </table:table>
      <text:list xml:id="list4956515707750124315" text:style-name="WWNum3">
        <text:list-item>
          <text:p text:style-name="P27"><text:span text:style-name="T1">Dokumen hanya akan dijual kepada pembekal </text:span><text:span text:style-name="T3">tempatan <text:s/>yang <text:s/>berdaftar dengan PUKONSA terbuka kepada pembekal bertaraf Bumiputera.</text:span><text:span text:style-name="T1"> <text:s/>Untuk maksud ini Pembekal <text:s/>atau wakil-wakil yang diberikuasa hendaklah membawa bersama </text:span><text:span text:style-name="T2">SALINAN ASAL</text:span><text:span text:style-name="T1"> dan </text:span><text:span text:style-name="T2">PENDAFTARAN PUKONSA <text:s/></text:span><text:span text:style-name="T1">yang masih sah tempohnya dan mempunyai kod bidang yang disyaratkan. Kegagalan berbuat demikian akan menyebabkan pembekal tidak layak untuk membeli dokumen sebut harga ini.</text:span></text:p>
          <text:p text:style-name="P28"/>
        </text:list-item>
        <text:list-item>
          <text:p text:style-name="P27"><text:span text:style-name="T1">Dokumen sebut harga yang lengkap hendaklah dimasukkan ke dalam </text:span><text:span text:style-name="T2">sampul yang berlakr</text:span><text:span text:style-name="T1">i dengan mencatatkan Tajuk dan Nombor sebut harga pada sebelah atas kiri sampul dan dihantar terus dan dimasukkan ke dalam </text:span><text:span text:style-name="T2">PETI TAWARAN PERPUSTAKAAN NEGERI SABAH</text:span><text:span text:style-name="T1"> di Aras 2, Ibu Pejabat Perpustakaan Negeri Sabah </text:span><text:span text:style-name="T2">sebelum atau pada <text:s/>24 Ogos 2026 (Isnin) jam 10.30 pagi</text:span><text:span text:style-name="T1">. <text:s/></text:span></text:p>
          <text:p text:style-name="P28"/>
        </text:list-item>
        <text:list-item>
          <text:p text:style-name="P28">Dokumen sebut harga hendaklah dialamatkan kepada :</text:p>
        </text:list-item>
      </text:list>
      <text:p text:style-name="P19"><text:tab/><text:tab/><text:tab/>Pengerusi</text:p>
      <text:p text:style-name="P18"><text:tab/><text:tab/><text:tab/><text:tab/>Jawatankuasa Sebut Harga</text:p>
      <text:p text:style-name="P18"><text:tab/><text:tab/><text:tab/><text:tab/>Ibu Pejabat, Perpustakaan Negeri Sabah</text:p>
      <text:p text:style-name="P18"><text:tab/><text:tab/><text:tab/><text:tab/>Jalan Tasik, Off Jalan Maktab Gaya</text:p>
      <text:p text:style-name="P20"><text:span text:style-name="T1"><text:tab/><text:tab/><text:tab/></text:span><text:span text:style-name="T2">88300 KOTA KINABALU</text:span></text:p>
      <text:p text:style-name="P19"/>
      <text:list xml:id="list31425796" text:continue-numbering="true" text:style-name="WWNum3">
        <text:list-item>
          <text:p text:style-name="P28">Jawatankuasa sebut harga tidak terikat untuk menerima sebut harga yang terendah. Semua perbelanjaan bersabit dengan sebut harga ini adalah ditanggung sendiri oleh pembekal.</text:p>
          <text:p text:style-name="P28"/>
        </text:list-item>
        <text:list-item>
          <text:p text:style-name="P27"><text:span text:style-name="T1">Dokumen sebut harga yang lewat diterima dari tarikh dan masa yang ditetapkan </text:span><text:span text:style-name="T2">TIDAK AKAN DIPERTIMBANGKAN.</text:span></text:p>
        </text:list-item>
      </text:list>
      <text:p text:style-name="P15"/>
      <text:p text:style-name="P15">PENGARAH PERPUSTAKAAN NEGERI SABAH</text:p>
      <text:p text:style-name="P15"/>
      <text:p text:style-name="P17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MY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MY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1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4925in" fo:margin-bottom="0.4925in" fo:margin-left="0.9846in" fo:margin-right="0.9846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80</meta:editing-cycles>
    <meta:print-date>2026-08-04T16:34:04.17</meta:print-date>
    <meta:creation-date>2023-05-23T02:10:00</meta:creation-date>
    <dc:date>2026-08-05T11:16:16.41</dc:date>
    <meta:editing-duration>PT14H13M33S</meta:editing-duration>
    <meta:generator>OpenOffice.org/3.4.1$Win32 OpenOffice.org_project/341m1$Build-9593</meta:generator>
    <meta:document-statistic meta:table-count="2" meta:image-count="2" meta:object-count="0" meta:page-count="2" meta:paragraph-count="35" meta:word-count="382" meta:character-count="2903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